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1A3000000B1AA44C115.png" manifest:media-type="image/png"/>
  <manifest:file-entry manifest:full-path="Pictures/1000000000000171000000B16DE590C0.png" manifest:media-type="image/png"/>
  <manifest:file-entry manifest:full-path="Pictures/10000001000003870000029A01A904A9.png" manifest:media-type="image/png"/>
  <manifest:file-entry manifest:full-path="Pictures/1000000000000154000000B3973E74A0.png" manifest:media-type="image/png"/>
  <manifest:file-entry manifest:full-path="Pictures/10000000000003750000027AE562E210.png" manifest:media-type="image/png"/>
  <manifest:file-entry manifest:full-path="Pictures/100000000000019C000000AF86732BC3.png" manifest:media-type="image/png"/>
  <manifest:file-entry manifest:full-path="Pictures/100000000000012C000000B5AE94FE21.png" manifest:media-type="image/png"/>
  <manifest:file-entry manifest:full-path="Pictures/1000000000000300000000F4B4301610.jpg" manifest:media-type="image/jpeg"/>
  <manifest:file-entry manifest:full-path="Pictures/100000000000012C000000F430B1A2A8.png" manifest:media-type="image/png"/>
  <manifest:file-entry manifest:full-path="Pictures/10000000000001A1000000B2853E29E0.png" manifest:media-type="image/png"/>
  <manifest:file-entry manifest:full-path="Pictures/1000000000000300000000F4ADD73176.jpg" manifest:media-type="image/jpeg"/>
  <manifest:file-entry manifest:full-path="Pictures/1000000000000300000000F458D1E2BB.jpg" manifest:media-type="image/jpeg"/>
  <manifest:file-entry manifest:full-path="Pictures/1000000000000300000000F46E40E418.jpg" manifest:media-type="image/jpeg"/>
  <manifest:file-entry manifest:full-path="Pictures/1000000000000300000000F40FF1D304.jpg" manifest:media-type="image/jpe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Open Sans" svg:font-family="'Open Sans', Arial, sans-serif"/>
    <style:font-face style:name="Open Sans1" svg:font-family="'Open Sans', sans-serif"/>
    <style:font-face style:name="Open Sans2" svg:font-family="'Open Sans', 'var nv-fallback-ff'"/>
    <style:font-face style:name="OpenSymbol" svg:font-family="OpenSymbol" style:font-charset="x-symbol"/>
  </office:font-face-decls>
  <office:automatic-styles>
    <style:style style:name="Таблица1" style:family="table">
      <style:table-properties style:width="3.2486in" table:align="left"/>
    </style:style>
    <style:style style:name="Таблица1.A" style:family="table-column">
      <style:table-column-properties style:column-width="3.2486in"/>
    </style:style>
    <style:style style:name="Таблица1.A1" style:family="table-cell">
      <style:table-cell-properties style:vertical-align="middle" fo:padding="0.0194in" fo:border="none"/>
    </style:style>
    <style:style style:name="P1" style:family="paragraph" style:parent-style-name="Heading_20_3">
      <style:paragraph-properties fo:margin-left="0in" fo:margin-right="0in" fo:text-indent="0in" style:auto-text-indent="false"/>
    </style:style>
    <style:style style:name="P2" style:family="paragraph" style:parent-style-name="Text_20_body">
      <style:paragraph-properties fo:text-align="justify" style:justify-single-word="false"/>
    </style:style>
    <style:style style:name="P3" style:family="paragraph" style:parent-style-name="Text_20_body" style:list-style-name="L1">
      <style:paragraph-properties fo:margin-top="0in" fo:margin-bottom="0in" style:contextual-spacing="false"/>
    </style:style>
    <style:style style:name="P4" style:family="paragraph" style:parent-style-name="Text_20_body" style:list-style-name="L1"/>
    <style:style style:name="P5" style:family="paragraph" style:parent-style-name="Text_20_body" style:list-style-name="L2">
      <style:paragraph-properties fo:margin-top="0in" fo:margin-bottom="0in" style:contextual-spacing="false"/>
    </style:style>
    <style:style style:name="P6" style:family="paragraph" style:parent-style-name="Text_20_body" style:list-style-name="L2"/>
    <style:style style:name="P7" style:family="paragraph" style:parent-style-name="Text_20_body">
      <style:paragraph-properties fo:margin-left="0in" fo:margin-right="0in" fo:text-indent="0in" style:auto-text-indent="false"/>
    </style:style>
    <style:style style:name="P8" style:family="paragraph" style:parent-style-name="Text_20_body" style:list-style-name="L3">
      <style:paragraph-properties fo:margin-left="0in" fo:margin-right="0in" fo:margin-top="0in" fo:margin-bottom="0in" style:contextual-spacing="false" fo:text-indent="0in" style:auto-text-indent="false"/>
    </style:style>
    <style:style style:name="P9" style:family="paragraph" style:parent-style-name="Text_20_body" style:list-style-name="L3">
      <style:paragraph-properties fo:margin-left="0in" fo:margin-right="0in" fo:text-indent="0in" style:auto-text-indent="false"/>
    </style:style>
    <style:style style:name="P10" style:family="paragraph" style:parent-style-name="Text_20_body" style:list-style-name="L4">
      <style:paragraph-properties fo:margin-top="0in" fo:margin-bottom="0in" style:contextual-spacing="false"/>
    </style:style>
    <style:style style:name="P11" style:family="paragraph" style:parent-style-name="Text_20_body" style:list-style-name="L4"/>
    <style:style style:name="P12" style:family="paragraph" style:parent-style-name="Text_20_body" style:list-style-name="L5">
      <style:paragraph-properties fo:margin-top="0in" fo:margin-bottom="0in" style:contextual-spacing="false"/>
    </style:style>
    <style:style style:name="P13" style:family="paragraph" style:parent-style-name="Text_20_body" style:list-style-name="L5"/>
    <style:style style:name="P14" style:family="paragraph" style:parent-style-name="Text_20_body" style:list-style-name="L6">
      <style:paragraph-properties fo:margin-top="0in" fo:margin-bottom="0in" style:contextual-spacing="false"/>
    </style:style>
    <style:style style:name="P15" style:family="paragraph" style:parent-style-name="Text_20_body" style:list-style-name="L6"/>
    <style:style style:name="P16" style:family="paragraph" style:parent-style-name="Text_20_body" style:list-style-name="L7"/>
    <style:style style:name="P17" style:family="paragraph" style:parent-style-name="Text_20_body" style:list-style-name="L8">
      <style:paragraph-properties fo:margin-top="0in" fo:margin-bottom="0in" style:contextual-spacing="false"/>
    </style:style>
    <style:style style:name="P18" style:family="paragraph" style:parent-style-name="Text_20_body" style:list-style-name="L8"/>
    <style:style style:name="P19" style:family="paragraph" style:parent-style-name="Text_20_body">
      <style:paragraph-properties fo:margin-left="0in" fo:margin-right="0in" fo:margin-top="0in" fo:margin-bottom="0in" style:contextual-spacing="false" fo:text-indent="0in" style:auto-text-indent="false"/>
    </style:style>
    <style:style style:name="P20" style:family="paragraph" style:parent-style-name="Text_20_body">
      <style:paragraph-properties fo:margin-left="0in" fo:margin-right="0in" fo:text-indent="0in" style:auto-text-indent="false"/>
      <style:text-properties fo:color="#666666" loext:opacity="100%" style:font-name="Open Sans"/>
    </style:style>
    <style:style style:name="P21" style:family="paragraph" style:parent-style-name="Text_20_body" style:list-style-name="L9">
      <style:paragraph-properties fo:margin-top="0in" fo:margin-bottom="0in" style:contextual-spacing="false"/>
    </style:style>
    <style:style style:name="P22" style:family="paragraph" style:parent-style-name="Text_20_body" style:list-style-name="L9"/>
    <style:style style:name="P23" style:family="paragraph" style:parent-style-name="Text_20_body">
      <style:text-properties fo:font-weight="bold"/>
    </style:style>
    <style:style style:name="P24" style:family="paragraph" style:parent-style-name="Text_20_body">
      <style:paragraph-properties fo:margin-left="0in" fo:margin-right="0in" fo:text-indent="0in" style:auto-text-indent="false"/>
      <style:text-properties style:font-name="Open Sans2" fo:letter-spacing="normal"/>
    </style:style>
    <style:style style:name="P25" style:family="paragraph" style:parent-style-name="Text_20_body">
      <style:paragraph-properties fo:margin-left="0in" fo:margin-right="0in" fo:text-indent="0in" style:auto-text-indent="false"/>
      <style:text-properties fo:color="#c1305c" loext:opacity="100%" style:font-name="Open Sans1" fo:font-size="18pt" fo:font-weight="bold"/>
    </style:style>
    <style:style style:name="P26" style:family="paragraph" style:parent-style-name="Text_20_body">
      <style:paragraph-properties fo:margin-left="0in" fo:margin-right="0in" fo:text-indent="0in" style:auto-text-indent="false"/>
      <style:text-properties fo:color="#c1305c" loext:opacity="100%" style:font-name="Open Sans1" fo:font-size="18pt" fo:letter-spacing="normal" fo:font-weight="bold"/>
    </style:style>
    <style:style style:name="T1" style:family="text">
      <style:text-properties style:font-name="Open Sans2" fo:letter-spacing="normal"/>
    </style:style>
    <style:style style:name="T2" style:family="text">
      <style:text-properties style:font-name="Open Sans2" fo:letter-spacing="normal" fo:font-weight="normal" style:font-weight-asian="normal" style:font-weight-complex="normal"/>
    </style:style>
    <style:style style:name="T3" style:family="text">
      <style:text-properties fo:letter-spacing="normal"/>
    </style:style>
    <style:style style:name="T4" style:family="text">
      <style:text-properties fo:font-weight="bold"/>
    </style:style>
    <style:style style:name="T5" style:family="text">
      <style:text-properties fo:color="#666666" loext:opacity="100%" style:font-name="Open Sans" loext:padding="0in" loext:border="none"/>
    </style:style>
    <style:style style:name="T6" style:family="text">
      <style:text-properties fo:color="#666666" loext:opacity="100%"/>
    </style:style>
    <style:style style:name="T7" style:family="text">
      <style:text-properties fo:color="#666666" loext:opacity="100%" style:font-name="Open Sans"/>
    </style:style>
    <style:style style:name="fr1" style:family="graphic" style:parent-style-name="Graphics">
      <style:graphic-properties fo:margin-left="0in" fo:margin-right="0in" fo:margin-top="0in" fo:margin-bottom="0in" style:vertical-pos="from-top" style:horizontal-pos="center" style:horizontal-rel="paragraph" fo:padding="0in" fo:border="none"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fo:margin-left="0in" fo:margin-right="0in" fo:margin-top="0in" fo:margin-bottom="0in" style:vertical-pos="top" style:vertical-rel="baseline" fo:padding="0in" fo:border="none" style:mirror="none" fo:clip="rect(0in, 0in, 0in, 0in)" draw:luminance="0%" draw:contrast="0%" draw:red="0%" draw:green="0%" draw:blue="0%" draw:gamma="100%" draw:color-inversion="false" draw:image-opacity="100%" draw:color-mode="standard"/>
    </style:style>
    <style:style style:name="fr3" style:family="graphic" style:parent-style-name="Graphics">
      <style:graphic-properties fo:margin-left="0in" fo:margin-right="0in" fo:margin-top="0in" fo:margin-bottom="0in" style:vertical-pos="top" style:vertical-rel="baseline" style:horizontal-pos="center" style:horizontal-rel="paragraph" fo:padding="0in" fo:border="none" style:mirror="none" fo:clip="rect(0in, 0in, 0in, 0in)" draw:luminance="0%" draw:contrast="0%" draw:red="0%" draw:green="0%" draw:blue="0%" draw:gamma="100%" draw:color-inversion="false" draw:image-opacity="100%" draw:color-mode="standard"/>
    </style:style>
    <style:style style:name="Sect1" style:family="section">
      <style:section-properties fo:margin-left="0in" fo:margin-right="0in" style:editable="false">
        <style:columns fo:column-count="1" fo:column-gap="0in"/>
      </style:section-properties>
    </style:style>
    <text:list-style style:name="L1">
      <text:list-level-style-number text:level="1" text:style-name="Numbering_20_Symbols" loext:num-list-format="%1%." style:num-suffix="." style:num-format="1">
        <style:list-level-properties text:space-before="0.2961in" text:min-label-width="0.1965in"/>
      </text:list-level-style-number>
      <text:list-level-style-number text:level="2" text:style-name="Numbering_20_Symbols" loext:num-list-format="%2%." style:num-suffix="." style:num-format="1">
        <style:list-level-properties text:space-before="0.7882in" text:min-label-width="0.1965in"/>
      </text:list-level-style-number>
      <text:list-level-style-number text:level="3" text:style-name="Numbering_20_Symbols" loext:num-list-format="%3%." style:num-suffix="." style:num-format="1">
        <style:list-level-properties text:space-before="1.2807in" text:min-label-width="0.1965in"/>
      </text:list-level-style-number>
      <text:list-level-style-number text:level="4" text:style-name="Numbering_20_Symbols" loext:num-list-format="%4%." style:num-suffix="." style:num-format="1">
        <style:list-level-properties text:space-before="1.7728in" text:min-label-width="0.1965in"/>
      </text:list-level-style-number>
      <text:list-level-style-number text:level="5" text:style-name="Numbering_20_Symbols" loext:num-list-format="%5%." style:num-suffix="." style:num-format="1">
        <style:list-level-properties text:space-before="2.2654in" text:min-label-width="0.1965in"/>
      </text:list-level-style-number>
      <text:list-level-style-number text:level="6" text:style-name="Numbering_20_Symbols" loext:num-list-format="%6%." style:num-suffix="." style:num-format="1">
        <style:list-level-properties text:space-before="2.7579in" text:min-label-width="0.1965in"/>
      </text:list-level-style-number>
      <text:list-level-style-number text:level="7" text:style-name="Numbering_20_Symbols" loext:num-list-format="%7%." style:num-suffix="." style:num-format="1">
        <style:list-level-properties text:space-before="3.25in" text:min-label-width="0.1965in"/>
      </text:list-level-style-number>
      <text:list-level-style-number text:level="8" text:style-name="Numbering_20_Symbols" loext:num-list-format="%8%." style:num-suffix="." style:num-format="1">
        <style:list-level-properties text:space-before="3.7425in" text:min-label-width="0.1965in"/>
      </text:list-level-style-number>
      <text:list-level-style-number text:level="9" text:style-name="Numbering_20_Symbols" loext:num-list-format="%9%." style:num-suffix="." style:num-format="1">
        <style:list-level-properties text:space-before="4.2346in" text:min-label-width="0.1965in"/>
      </text:list-level-style-number>
      <text:list-level-style-number text:level="10" text:style-name="Numbering_20_Symbols" loext:num-list-format="%10%." style:num-suffix="." style:num-format="1">
        <style:list-level-properties text:space-before="4.7272in" text:min-label-width="0.1965in"/>
      </text:list-level-style-number>
    </text:list-style>
    <text:list-style style:name="L2">
      <text:list-level-style-bullet text:level="1" text:style-name="Bullet_20_Symbols" loext:num-list-format="%1%." style:num-suffix="." text:bullet-char="•">
        <style:list-level-properties text:space-before="0.2961in" text:min-label-width="0.1965in"/>
      </text:list-level-style-bullet>
      <text:list-level-style-bullet text:level="2" text:style-name="Bullet_20_Symbols" loext:num-list-format="%2%." style:num-suffix="." text:bullet-char="•">
        <style:list-level-properties text:space-before="0.7882in" text:min-label-width="0.1965in"/>
      </text:list-level-style-bullet>
      <text:list-level-style-bullet text:level="3" text:style-name="Bullet_20_Symbols" loext:num-list-format="%3%." style:num-suffix="." text:bullet-char="•">
        <style:list-level-properties text:space-before="1.2807in" text:min-label-width="0.1965in"/>
      </text:list-level-style-bullet>
      <text:list-level-style-bullet text:level="4" text:style-name="Bullet_20_Symbols" loext:num-list-format="%4%." style:num-suffix="." text:bullet-char="•">
        <style:list-level-properties text:space-before="1.7728in" text:min-label-width="0.1965in"/>
      </text:list-level-style-bullet>
      <text:list-level-style-bullet text:level="5" text:style-name="Bullet_20_Symbols" loext:num-list-format="%5%." style:num-suffix="." text:bullet-char="•">
        <style:list-level-properties text:space-before="2.2654in" text:min-label-width="0.1965in"/>
      </text:list-level-style-bullet>
      <text:list-level-style-bullet text:level="6" text:style-name="Bullet_20_Symbols" loext:num-list-format="%6%." style:num-suffix="." text:bullet-char="•">
        <style:list-level-properties text:space-before="2.7579in" text:min-label-width="0.1965in"/>
      </text:list-level-style-bullet>
      <text:list-level-style-bullet text:level="7" text:style-name="Bullet_20_Symbols" loext:num-list-format="%7%." style:num-suffix="." text:bullet-char="•">
        <style:list-level-properties text:space-before="3.25in" text:min-label-width="0.1965in"/>
      </text:list-level-style-bullet>
      <text:list-level-style-bullet text:level="8" text:style-name="Bullet_20_Symbols" loext:num-list-format="%8%." style:num-suffix="." text:bullet-char="•">
        <style:list-level-properties text:space-before="3.7425in" text:min-label-width="0.1965in"/>
      </text:list-level-style-bullet>
      <text:list-level-style-bullet text:level="9" text:style-name="Bullet_20_Symbols" loext:num-list-format="%9%." style:num-suffix="." text:bullet-char="•">
        <style:list-level-properties text:space-before="4.2346in" text:min-label-width="0.1965in"/>
      </text:list-level-style-bullet>
      <text:list-level-style-bullet text:level="10" text:style-name="Bullet_20_Symbols" loext:num-list-format="%10%." style:num-suffix="." text:bullet-char="•">
        <style:list-level-properties text:space-before="4.7272in" text:min-label-width="0.1965in"/>
      </text:list-level-style-bullet>
    </text:list-style>
    <text:list-style style:name="L3">
      <text:list-level-style-bullet text:level="1" text:style-name="Bullet_20_Symbols" loext:num-list-format="%1%." style:num-suffix="." text:bullet-char="•">
        <style:list-level-properties text:space-before="0.2961in" text:min-label-width="0.1965in"/>
      </text:list-level-style-bullet>
      <text:list-level-style-bullet text:level="2" text:style-name="Bullet_20_Symbols" loext:num-list-format="%2%." style:num-suffix="." text:bullet-char="•">
        <style:list-level-properties text:space-before="0.7882in" text:min-label-width="0.1965in"/>
      </text:list-level-style-bullet>
      <text:list-level-style-bullet text:level="3" text:style-name="Bullet_20_Symbols" loext:num-list-format="%3%." style:num-suffix="." text:bullet-char="•">
        <style:list-level-properties text:space-before="1.2807in" text:min-label-width="0.1965in"/>
      </text:list-level-style-bullet>
      <text:list-level-style-bullet text:level="4" text:style-name="Bullet_20_Symbols" loext:num-list-format="%4%." style:num-suffix="." text:bullet-char="•">
        <style:list-level-properties text:space-before="1.7728in" text:min-label-width="0.1965in"/>
      </text:list-level-style-bullet>
      <text:list-level-style-bullet text:level="5" text:style-name="Bullet_20_Symbols" loext:num-list-format="%5%." style:num-suffix="." text:bullet-char="•">
        <style:list-level-properties text:space-before="2.2654in" text:min-label-width="0.1965in"/>
      </text:list-level-style-bullet>
      <text:list-level-style-bullet text:level="6" text:style-name="Bullet_20_Symbols" loext:num-list-format="%6%." style:num-suffix="." text:bullet-char="•">
        <style:list-level-properties text:space-before="2.7579in" text:min-label-width="0.1965in"/>
      </text:list-level-style-bullet>
      <text:list-level-style-bullet text:level="7" text:style-name="Bullet_20_Symbols" loext:num-list-format="%7%." style:num-suffix="." text:bullet-char="•">
        <style:list-level-properties text:space-before="3.25in" text:min-label-width="0.1965in"/>
      </text:list-level-style-bullet>
      <text:list-level-style-bullet text:level="8" text:style-name="Bullet_20_Symbols" loext:num-list-format="%8%." style:num-suffix="." text:bullet-char="•">
        <style:list-level-properties text:space-before="3.7425in" text:min-label-width="0.1965in"/>
      </text:list-level-style-bullet>
      <text:list-level-style-bullet text:level="9" text:style-name="Bullet_20_Symbols" loext:num-list-format="%9%." style:num-suffix="." text:bullet-char="•">
        <style:list-level-properties text:space-before="4.2346in" text:min-label-width="0.1965in"/>
      </text:list-level-style-bullet>
      <text:list-level-style-bullet text:level="10" text:style-name="Bullet_20_Symbols" loext:num-list-format="%10%." style:num-suffix="." text:bullet-char="•">
        <style:list-level-properties text:space-before="4.7272in" text:min-label-width="0.1965in"/>
      </text:list-level-style-bullet>
    </text:list-style>
    <text:list-style style:name="L4">
      <text:list-level-style-bullet text:level="1" text:style-name="Bullet_20_Symbols" loext:num-list-format="%1%." style:num-suffix="." text:bullet-char="•">
        <style:list-level-properties text:space-before="0.2961in" text:min-label-width="0.1965in"/>
      </text:list-level-style-bullet>
      <text:list-level-style-bullet text:level="2" text:style-name="Bullet_20_Symbols" loext:num-list-format="%2%." style:num-suffix="." text:bullet-char="•">
        <style:list-level-properties text:space-before="0.7882in" text:min-label-width="0.1965in"/>
      </text:list-level-style-bullet>
      <text:list-level-style-bullet text:level="3" text:style-name="Bullet_20_Symbols" loext:num-list-format="%3%." style:num-suffix="." text:bullet-char="•">
        <style:list-level-properties text:space-before="1.2807in" text:min-label-width="0.1965in"/>
      </text:list-level-style-bullet>
      <text:list-level-style-bullet text:level="4" text:style-name="Bullet_20_Symbols" loext:num-list-format="%4%." style:num-suffix="." text:bullet-char="•">
        <style:list-level-properties text:space-before="1.7728in" text:min-label-width="0.1965in"/>
      </text:list-level-style-bullet>
      <text:list-level-style-bullet text:level="5" text:style-name="Bullet_20_Symbols" loext:num-list-format="%5%." style:num-suffix="." text:bullet-char="•">
        <style:list-level-properties text:space-before="2.2654in" text:min-label-width="0.1965in"/>
      </text:list-level-style-bullet>
      <text:list-level-style-bullet text:level="6" text:style-name="Bullet_20_Symbols" loext:num-list-format="%6%." style:num-suffix="." text:bullet-char="•">
        <style:list-level-properties text:space-before="2.7579in" text:min-label-width="0.1965in"/>
      </text:list-level-style-bullet>
      <text:list-level-style-bullet text:level="7" text:style-name="Bullet_20_Symbols" loext:num-list-format="%7%." style:num-suffix="." text:bullet-char="•">
        <style:list-level-properties text:space-before="3.25in" text:min-label-width="0.1965in"/>
      </text:list-level-style-bullet>
      <text:list-level-style-bullet text:level="8" text:style-name="Bullet_20_Symbols" loext:num-list-format="%8%." style:num-suffix="." text:bullet-char="•">
        <style:list-level-properties text:space-before="3.7425in" text:min-label-width="0.1965in"/>
      </text:list-level-style-bullet>
      <text:list-level-style-bullet text:level="9" text:style-name="Bullet_20_Symbols" loext:num-list-format="%9%." style:num-suffix="." text:bullet-char="•">
        <style:list-level-properties text:space-before="4.2346in" text:min-label-width="0.1965in"/>
      </text:list-level-style-bullet>
      <text:list-level-style-bullet text:level="10" text:style-name="Bullet_20_Symbols" loext:num-list-format="%10%." style:num-suffix="." text:bullet-char="•">
        <style:list-level-properties text:space-before="4.7272in" text:min-label-width="0.1965in"/>
      </text:list-level-style-bullet>
    </text:list-style>
    <text:list-style style:name="L5">
      <text:list-level-style-bullet text:level="1" text:style-name="Bullet_20_Symbols" loext:num-list-format="%1%." style:num-suffix="." text:bullet-char="•">
        <style:list-level-properties text:space-before="0.2961in" text:min-label-width="0.1965in"/>
      </text:list-level-style-bullet>
      <text:list-level-style-number text:level="2" text:style-name="Numbering_20_Symbols" loext:num-list-format="%2%." style:num-suffix="." style:num-format="1">
        <style:list-level-properties text:space-before="0.7882in" text:min-label-width="0.1965in"/>
      </text:list-level-style-number>
      <text:list-level-style-number text:level="3" text:style-name="Numbering_20_Symbols" loext:num-list-format="%3%." style:num-suffix="." style:num-format="1">
        <style:list-level-properties text:space-before="1.2807in" text:min-label-width="0.1965in"/>
      </text:list-level-style-number>
      <text:list-level-style-number text:level="4" text:style-name="Numbering_20_Symbols" loext:num-list-format="%4%." style:num-suffix="." style:num-format="1">
        <style:list-level-properties text:space-before="1.7728in" text:min-label-width="0.1965in"/>
      </text:list-level-style-number>
      <text:list-level-style-number text:level="5" text:style-name="Numbering_20_Symbols" loext:num-list-format="%5%." style:num-suffix="." style:num-format="1">
        <style:list-level-properties text:space-before="2.2654in" text:min-label-width="0.1965in"/>
      </text:list-level-style-number>
      <text:list-level-style-number text:level="6" text:style-name="Numbering_20_Symbols" loext:num-list-format="%6%." style:num-suffix="." style:num-format="1">
        <style:list-level-properties text:space-before="2.7579in" text:min-label-width="0.1965in"/>
      </text:list-level-style-number>
      <text:list-level-style-number text:level="7" text:style-name="Numbering_20_Symbols" loext:num-list-format="%7%." style:num-suffix="." style:num-format="1">
        <style:list-level-properties text:space-before="3.25in" text:min-label-width="0.1965in"/>
      </text:list-level-style-number>
      <text:list-level-style-number text:level="8" text:style-name="Numbering_20_Symbols" loext:num-list-format="%8%." style:num-suffix="." style:num-format="1">
        <style:list-level-properties text:space-before="3.7425in" text:min-label-width="0.1965in"/>
      </text:list-level-style-number>
      <text:list-level-style-number text:level="9" text:style-name="Numbering_20_Symbols" loext:num-list-format="%9%." style:num-suffix="." style:num-format="1">
        <style:list-level-properties text:space-before="4.2346in" text:min-label-width="0.1965in"/>
      </text:list-level-style-number>
      <text:list-level-style-number text:level="10" text:style-name="Numbering_20_Symbols" loext:num-list-format="%10%." style:num-suffix="." style:num-format="1">
        <style:list-level-properties text:space-before="4.7272in" text:min-label-width="0.1965in"/>
      </text:list-level-style-number>
    </text:list-style>
    <text:list-style style:name="L6">
      <text:list-level-style-number text:level="1" text:style-name="Numbering_20_Symbols" loext:num-list-format="%1%." style:num-suffix="." style:num-format="1">
        <style:list-level-properties text:space-before="0.2961in" text:min-label-width="0.1965in"/>
      </text:list-level-style-number>
      <text:list-level-style-number text:level="2" text:style-name="Numbering_20_Symbols" loext:num-list-format="%2%." style:num-suffix="." style:num-format="1">
        <style:list-level-properties text:space-before="0.7882in" text:min-label-width="0.1965in"/>
      </text:list-level-style-number>
      <text:list-level-style-number text:level="3" text:style-name="Numbering_20_Symbols" loext:num-list-format="%3%." style:num-suffix="." style:num-format="1">
        <style:list-level-properties text:space-before="1.2807in" text:min-label-width="0.1965in"/>
      </text:list-level-style-number>
      <text:list-level-style-number text:level="4" text:style-name="Numbering_20_Symbols" loext:num-list-format="%4%." style:num-suffix="." style:num-format="1">
        <style:list-level-properties text:space-before="1.7728in" text:min-label-width="0.1965in"/>
      </text:list-level-style-number>
      <text:list-level-style-number text:level="5" text:style-name="Numbering_20_Symbols" loext:num-list-format="%5%." style:num-suffix="." style:num-format="1">
        <style:list-level-properties text:space-before="2.2654in" text:min-label-width="0.1965in"/>
      </text:list-level-style-number>
      <text:list-level-style-number text:level="6" text:style-name="Numbering_20_Symbols" loext:num-list-format="%6%." style:num-suffix="." style:num-format="1">
        <style:list-level-properties text:space-before="2.7579in" text:min-label-width="0.1965in"/>
      </text:list-level-style-number>
      <text:list-level-style-number text:level="7" text:style-name="Numbering_20_Symbols" loext:num-list-format="%7%." style:num-suffix="." style:num-format="1">
        <style:list-level-properties text:space-before="3.25in" text:min-label-width="0.1965in"/>
      </text:list-level-style-number>
      <text:list-level-style-number text:level="8" text:style-name="Numbering_20_Symbols" loext:num-list-format="%8%." style:num-suffix="." style:num-format="1">
        <style:list-level-properties text:space-before="3.7425in" text:min-label-width="0.1965in"/>
      </text:list-level-style-number>
      <text:list-level-style-number text:level="9" text:style-name="Numbering_20_Symbols" loext:num-list-format="%9%." style:num-suffix="." style:num-format="1">
        <style:list-level-properties text:space-before="4.2346in" text:min-label-width="0.1965in"/>
      </text:list-level-style-number>
      <text:list-level-style-number text:level="10" text:style-name="Numbering_20_Symbols" loext:num-list-format="%10%." style:num-suffix="." style:num-format="1">
        <style:list-level-properties text:space-before="4.7272in" text:min-label-width="0.1965in"/>
      </text:list-level-style-number>
    </text:list-style>
    <text:list-style style:name="L7">
      <text:list-level-style-bullet text:level="1" text:style-name="Bullet_20_Symbols" loext:num-list-format="%1%." style:num-suffix="." text:bullet-char="•">
        <style:list-level-properties text:space-before="0.2961in" text:min-label-width="0.1965in"/>
      </text:list-level-style-bullet>
      <text:list-level-style-bullet text:level="2" text:style-name="Bullet_20_Symbols" loext:num-list-format="%2%." style:num-suffix="." text:bullet-char="•">
        <style:list-level-properties text:space-before="0.7882in" text:min-label-width="0.1965in"/>
      </text:list-level-style-bullet>
      <text:list-level-style-bullet text:level="3" text:style-name="Bullet_20_Symbols" loext:num-list-format="%3%." style:num-suffix="." text:bullet-char="•">
        <style:list-level-properties text:space-before="1.2807in" text:min-label-width="0.1965in"/>
      </text:list-level-style-bullet>
      <text:list-level-style-bullet text:level="4" text:style-name="Bullet_20_Symbols" loext:num-list-format="%4%." style:num-suffix="." text:bullet-char="•">
        <style:list-level-properties text:space-before="1.7728in" text:min-label-width="0.1965in"/>
      </text:list-level-style-bullet>
      <text:list-level-style-bullet text:level="5" text:style-name="Bullet_20_Symbols" loext:num-list-format="%5%." style:num-suffix="." text:bullet-char="•">
        <style:list-level-properties text:space-before="2.2654in" text:min-label-width="0.1965in"/>
      </text:list-level-style-bullet>
      <text:list-level-style-bullet text:level="6" text:style-name="Bullet_20_Symbols" loext:num-list-format="%6%." style:num-suffix="." text:bullet-char="•">
        <style:list-level-properties text:space-before="2.7579in" text:min-label-width="0.1965in"/>
      </text:list-level-style-bullet>
      <text:list-level-style-bullet text:level="7" text:style-name="Bullet_20_Symbols" loext:num-list-format="%7%." style:num-suffix="." text:bullet-char="•">
        <style:list-level-properties text:space-before="3.25in" text:min-label-width="0.1965in"/>
      </text:list-level-style-bullet>
      <text:list-level-style-bullet text:level="8" text:style-name="Bullet_20_Symbols" loext:num-list-format="%8%." style:num-suffix="." text:bullet-char="•">
        <style:list-level-properties text:space-before="3.7425in" text:min-label-width="0.1965in"/>
      </text:list-level-style-bullet>
      <text:list-level-style-bullet text:level="9" text:style-name="Bullet_20_Symbols" loext:num-list-format="%9%." style:num-suffix="." text:bullet-char="•">
        <style:list-level-properties text:space-before="4.2346in" text:min-label-width="0.1965in"/>
      </text:list-level-style-bullet>
      <text:list-level-style-bullet text:level="10" text:style-name="Bullet_20_Symbols" loext:num-list-format="%10%." style:num-suffix="." text:bullet-char="•">
        <style:list-level-properties text:space-before="4.7272in" text:min-label-width="0.1965in"/>
      </text:list-level-style-bullet>
    </text:list-style>
    <text:list-style style:name="L8">
      <text:list-level-style-bullet text:level="1" text:style-name="Bullet_20_Symbols" loext:num-list-format="%1%." style:num-suffix="." text:bullet-char="•">
        <style:list-level-properties text:space-before="0.2961in" text:min-label-width="0.1965in"/>
      </text:list-level-style-bullet>
      <text:list-level-style-bullet text:level="2" text:style-name="Bullet_20_Symbols" loext:num-list-format="%2%." style:num-suffix="." text:bullet-char="•">
        <style:list-level-properties text:space-before="0.7882in" text:min-label-width="0.1965in"/>
      </text:list-level-style-bullet>
      <text:list-level-style-bullet text:level="3" text:style-name="Bullet_20_Symbols" loext:num-list-format="%3%." style:num-suffix="." text:bullet-char="•">
        <style:list-level-properties text:space-before="1.2807in" text:min-label-width="0.1965in"/>
      </text:list-level-style-bullet>
      <text:list-level-style-bullet text:level="4" text:style-name="Bullet_20_Symbols" loext:num-list-format="%4%." style:num-suffix="." text:bullet-char="•">
        <style:list-level-properties text:space-before="1.7728in" text:min-label-width="0.1965in"/>
      </text:list-level-style-bullet>
      <text:list-level-style-bullet text:level="5" text:style-name="Bullet_20_Symbols" loext:num-list-format="%5%." style:num-suffix="." text:bullet-char="•">
        <style:list-level-properties text:space-before="2.2654in" text:min-label-width="0.1965in"/>
      </text:list-level-style-bullet>
      <text:list-level-style-bullet text:level="6" text:style-name="Bullet_20_Symbols" loext:num-list-format="%6%." style:num-suffix="." text:bullet-char="•">
        <style:list-level-properties text:space-before="2.7579in" text:min-label-width="0.1965in"/>
      </text:list-level-style-bullet>
      <text:list-level-style-bullet text:level="7" text:style-name="Bullet_20_Symbols" loext:num-list-format="%7%." style:num-suffix="." text:bullet-char="•">
        <style:list-level-properties text:space-before="3.25in" text:min-label-width="0.1965in"/>
      </text:list-level-style-bullet>
      <text:list-level-style-bullet text:level="8" text:style-name="Bullet_20_Symbols" loext:num-list-format="%8%." style:num-suffix="." text:bullet-char="•">
        <style:list-level-properties text:space-before="3.7425in" text:min-label-width="0.1965in"/>
      </text:list-level-style-bullet>
      <text:list-level-style-bullet text:level="9" text:style-name="Bullet_20_Symbols" loext:num-list-format="%9%." style:num-suffix="." text:bullet-char="•">
        <style:list-level-properties text:space-before="4.2346in" text:min-label-width="0.1965in"/>
      </text:list-level-style-bullet>
      <text:list-level-style-bullet text:level="10" text:style-name="Bullet_20_Symbols" loext:num-list-format="%10%." style:num-suffix="." text:bullet-char="•">
        <style:list-level-properties text:space-before="4.7272in" text:min-label-width="0.1965in"/>
      </text:list-level-style-bullet>
    </text:list-style>
    <text:list-style style:name="L9">
      <text:list-level-style-number text:level="1" text:style-name="Numbering_20_Symbols" loext:num-list-format="%1%." style:num-suffix="." style:num-format="1">
        <style:list-level-properties text:space-before="0.2961in" text:min-label-width="0.1965in"/>
      </text:list-level-style-number>
      <text:list-level-style-number text:level="2" text:style-name="Numbering_20_Symbols" loext:num-list-format="%2%." style:num-suffix="." style:num-format="1">
        <style:list-level-properties text:space-before="0.7882in" text:min-label-width="0.1965in"/>
      </text:list-level-style-number>
      <text:list-level-style-number text:level="3" text:style-name="Numbering_20_Symbols" loext:num-list-format="%3%." style:num-suffix="." style:num-format="1">
        <style:list-level-properties text:space-before="1.2807in" text:min-label-width="0.1965in"/>
      </text:list-level-style-number>
      <text:list-level-style-number text:level="4" text:style-name="Numbering_20_Symbols" loext:num-list-format="%4%." style:num-suffix="." style:num-format="1">
        <style:list-level-properties text:space-before="1.7728in" text:min-label-width="0.1965in"/>
      </text:list-level-style-number>
      <text:list-level-style-number text:level="5" text:style-name="Numbering_20_Symbols" loext:num-list-format="%5%." style:num-suffix="." style:num-format="1">
        <style:list-level-properties text:space-before="2.2654in" text:min-label-width="0.1965in"/>
      </text:list-level-style-number>
      <text:list-level-style-number text:level="6" text:style-name="Numbering_20_Symbols" loext:num-list-format="%6%." style:num-suffix="." style:num-format="1">
        <style:list-level-properties text:space-before="2.7579in" text:min-label-width="0.1965in"/>
      </text:list-level-style-number>
      <text:list-level-style-number text:level="7" text:style-name="Numbering_20_Symbols" loext:num-list-format="%7%." style:num-suffix="." style:num-format="1">
        <style:list-level-properties text:space-before="3.25in" text:min-label-width="0.1965in"/>
      </text:list-level-style-number>
      <text:list-level-style-number text:level="8" text:style-name="Numbering_20_Symbols" loext:num-list-format="%8%." style:num-suffix="." style:num-format="1">
        <style:list-level-properties text:space-before="3.7425in" text:min-label-width="0.1965in"/>
      </text:list-level-style-number>
      <text:list-level-style-number text:level="9" text:style-name="Numbering_20_Symbols" loext:num-list-format="%9%." style:num-suffix="." style:num-format="1">
        <style:list-level-properties text:space-before="4.2346in" text:min-label-width="0.1965in"/>
      </text:list-level-style-number>
      <text:list-level-style-number text:level="10" text:style-name="Numbering_20_Symbols" loext:num-list-format="%10%." style:num-suffix="." style:num-format="1">
        <style:list-level-properties text:space-before="4.7272in" text:min-label-width="0.1965in"/>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Heading_20_3" text:outline-level="3"/>
      <text:section text:style-name="Sect1" text:name="introduction">
        <text:p text:style-name="Text_20_body">Reshade предлагает высококачественное изменение размера фотографий для вашего компьютера. Увеличивайте изображения без обычного размытия, неровных краев, ореолов, потери резкости или деталей, связанных с масштабированием изображения. Создавайте точные, четкие, четкие и фотореалистичные увеличенные изображения практически при любом коэффициенте масштабирования.</text:p>
      </text:section>
      <table:table table:name="Таблица1" table:style-name="Таблица1">
        <table:table-column table:style-name="Таблица1.A"/>
        <table:table-row>
          <table:table-cell table:style-name="Таблица1.A1" office:value-type="string">
            <text:p text:style-name="Table_20_Contents"><text:span text:style-name="Strong_20_Emphasis">Минимальные системные требования</text:span></text:p>
          </table:table-cell>
        </table:table-row>
        <table:table-row>
          <table:table-cell table:style-name="Таблица1.A1" office:value-type="string">
            <text:p text:style-name="Table_20_Contents">Операционная система Microsoft Windows 7</text:p>
          </table:table-cell>
        </table:table-row>
        <table:table-row>
          <table:table-cell table:style-name="Таблица1.A1" office:value-type="string">
            <text:p text:style-name="Table_20_Contents">128 МБ ОЗУ</text:p>
          </table:table-cell>
        </table:table-row>
        <table:table-row>
          <table:table-cell table:style-name="Таблица1.A1" office:value-type="string">
            <text:p text:style-name="Table_20_Contents">100 МБ бесплатного хранилища</text:p>
          </table:table-cell>
        </table:table-row>
      </table:table>
      <text:p text:style-name="Text_20_body">Простые в использовании самонастраивающиеся настройки, быстрый предварительный просмотр, сочетания клавиш и функция перетаскивания делают приложение для увеличения фотографий Reshade идеальным выбором как для новичков, так и для экспертов. Изменяйте размер изображений во многих форматах, включая jpeg, tiff, png и bmp. Настроить изображения для печати очень просто! Reshade включает поддержку большинства режимов изображения, включая CMYK. Следующие разделы данного руководства предназначены для беспроблемной установки и использования приложения Reshade. Обратите внимание на минимальные требования, прежде чем переходить к разделу «Настройка приложения». В остальных разделах краткого руководства описана процедура увеличения изображений.</text:p>
      <text:p text:style-name="Text_20_body"><text:line-break/>Настройка приложения</text:p>
      <text:p text:style-name="Text_20_body">Скачайте установщик приложения. Нажмите на опцию «Выполнить» и следуйте инструкциям на экране. Когда установка будет завершена, вам будет предложено запустить приложение. В меню «Пуск» -&gt; «Программы» создается ярлык для доступа к приложению Reshade Image Enlarger в любое время.</text:p>
      <text:section text:style-name="Sect1" text:name="interface">
        <text:h text:style-name="P1" text:outline-level="3">Пользовательский интерфейс </text:h>
        <text:p text:style-name="Text_20_body">Пользовательский интерфейс Reshade прост в использовании и содержит различные элементы управления для изменения размера любого изображения. Окно приложения описано ниже.</text:p>
      </text:section>
      <text:p text:style-name="Text_20_body"><text:soft-page-break/><draw:frame draw:style-name="fr1" draw:name="Изображение1" text:anchor-type="as-char" svg:y="-7.0327in" svg:width="6.2472in" svg:height="4.7398in" draw:z-index="0"><draw:image xlink:href="Pictures/10000001000003870000029A01A904A9.png" xlink:type="simple" xlink:show="embed" xlink:actuate="onLoad" draw:mime-type="image/png"/><svg:title>SCREENSHOT1</svg:title></draw:frame></text:p>
      <text:p text:style-name="P2">Ниже приведен краткий обзор пользовательского интерфейса Reshade:</text:p>
      <text:list text:style-name="L1">
        <text:list-item>
          <text:p text:style-name="P3"><text:span text:style-name="Strong_20_Emphasis">Строка</text:span> меню <text:span text:style-name="Strong_20_Emphasis">«Файл», «Параметры</text:span>» и <text:span text:style-name="Strong_20_Emphasis">«Справка</text:span>».</text:p>
        </text:list-item>
        <text:list-item>
          <text:p text:style-name="P3"><text:span text:style-name="Strong_20_Emphasis">Размеры в пикселях</text:span>: отображает общий размер изображения в пикселях (общий по каналам <text:span text:style-name="Strong_20_Emphasis">RGB</text:span>). Значение здесь отражает как изменения ширины/высоты, так и разрешение изображения с измененным размером.</text:p>
        </text:list-item>
        <text:list-item>
          <text:p text:style-name="P3"><text:span text:style-name="Strong_20_Emphasis">Обрезка:</text:span> позволяет обрезать исходное изображение.</text:p>
        </text:list-item>
        <text:list-item>
          <text:p text:style-name="P3"><text:span text:style-name="Strong_20_Emphasis">Шумоподавление/уменьшение артефактов:</text:span> уменьшает шум и сглаживает изображение.</text:p>
        </text:list-item>
        <text:list-item>
          <text:p text:style-name="P3"><text:span text:style-name="Strong_20_Emphasis">Текстура/Точность:</text:span> текстура повышает резкость изображения с измененным размером. Точность создает более плавные (при низких значениях для этого параметра) по сравнению с более точными приближениями исходного изображения (более высокие значения).</text:p>
        </text:list-item>
        <text:list-item>
          <text:p text:style-name="P3"><text:soft-page-break/><text:span text:style-name="Strong_20_Emphasis">Управление:</text:span> преобразует изображение в разную степень. Более высокие значения создают более резкие и четкие края, но с большим искажением. "Auto Adjust" оценивает значение, близкое к оптимальному. Когда эта настройка выбрана, управление регулируется автоматически, в противном случае ползунок будет доступен для ручного выбора.</text:p>
        </text:list-item>
        <text:list-item>
          <text:p text:style-name="P3"><text:span text:style-name="Strong_20_Emphasis">Логотип Reshade:</text:span> открывает страницу описания продукта Reshade на главной странице с помощью веб-браузера по умолчанию</text:p>
        </text:list-item>
        <text:list-item>
          <text:p text:style-name="P3"><text:span text:style-name="Strong_20_Emphasis">Открыть / Сохранить: </text:span>открыть позволяет открыть файл изображения. Функция «Сохранить» позволяет сохранить изображение измененного размера на диске.</text:p>
        </text:list-item>
        <text:list-item>
          <text:p text:style-name="P3"><text:span text:style-name="Strong_20_Emphasis">Пакетный: </text:span>обрабатывает весь список изображений за один раз. По умолчанию он неактивен, он будет активирован только при наличии изображений для обработки на вкладке Список пакетов пакетной обработки.</text:p>
        </text:list-item>
        <text:list-item>
          <text:p text:style-name="P3"><text:span text:style-name="Strong_20_Emphasis">Предварительный просмотр:</text:span> показывает предварительный просмотр того, как изменяется размер выбранной части изображения.</text:p>
        </text:list-item>
        <text:list-item>
          <text:p text:style-name="P3"><text:span text:style-name="Strong_20_Emphasis">Исходное изображение:</text:span> показывает исходное изображение до того, как его размер будет изменен (уменьшен по размеру).</text:p>
        </text:list-item>
        <text:list-item>
          <text:p text:style-name="P3"><text:span text:style-name="Strong_20_Emphasis">Прямоугольник панорамирования:</text:span> используется на правой панели для управления областью, отображаемой на левой панели, когда требуемая ширина или высота изображения больше, чем левая панель. Размер прямоугольника панорамирования зависит от требуемого размера изображения и размера левой панели.</text:p>
        </text:list-item>
        <text:list-item>
          <text:p text:style-name="P3"><text:span text:style-name="Strong_20_Emphasis">Обратная связь:</text:span> открывает ссылку на страницу контактов reshade.net чтобы пользователь мог оставить отзыв, сообщить об ошибках и т.д.</text:p>
        </text:list-item>
        <text:list-item>
          <text:p text:style-name="P4"><text:span text:style-name="Strong_20_Emphasis">Восстановить по умолчанию: </text:span>восстанавливает шумоподавление, текстуру, уменьшение артефактов, точность и контроль до заводских настроек.</text:p>
        </text:list-item>
      </text:list>
      <text:p text:style-name="Text_20_body"><draw:frame draw:style-name="fr1" draw:name="Изображение2" text:anchor-type="as-char" svg:y="-4.2382in" svg:width="5.7453in" svg:height="4.0173in" draw:z-index="1"><draw:image xlink:href="Pictures/10000000000003750000027AE562E210.png" xlink:type="simple" xlink:show="embed" xlink:actuate="onLoad" draw:mime-type="image/png"/><svg:title>SCREENSHOT2</svg:title></draw:frame></text:p>
      <text:p text:style-name="Text_20_body"><text:soft-page-break/>15.<text:span text:style-name="Strong_20_Emphasis"> Вкладка расширенных параметров:</text:span> переключитесь на эту вкладку для изменения дополнительных настроек.</text:p>
      <text:p text:style-name="Text_20_body">16.<text:span text:style-name="Strong_20_Emphasis"> Сжатие JPEG:</text:span> устанавливает степень сжатия для формата JPEG. По умолчанию — 90%.</text:p>
      <text:p text:style-name="Text_20_body">17.<text:span text:style-name="Strong_20_Emphasis"> Точность обработки:</text:span> выбирает более высокое качество изменения размера вместо более быстрой обработки. Когда включен параметр "Best Edges":</text:p>
      <text:list text:style-name="L2">
        <text:list-item>
          <text:p text:style-name="P5">Локальные цветовые сдвиги, вызванные экстремальными настройками, не видны даже при большом увеличении.</text:p>
        </text:list-item>
        <text:list-item>
          <text:p text:style-name="P6">Происходит более точное определение краев.</text:p>
        </text:list-item>
      </text:list>
      <text:p text:style-name="P7"><text:span text:style-name="T1">18.</text:span><text:span text:style-name="T2"> </text:span><text:span text:style-name="Strong_20_Emphasis"><text:span text:style-name="T2">Плавные градиенты:</text:span></text:span><text:span text:style-name="T3"> </text:span><text:span text:style-name="T1">выберите, на какие контуры больше всего повлияет настройка «Контроль» в Основных настройках. Более низкие значения будут влиять на все контуры, как слабые, так и сильные, в то время как более высокие значения будут избирательны только для сильных контуров. Используйте эту настройку, если у вас возникают проблемы с областями фотографии, находящимися вне фокуса, например.</text:span></text:p>
      <text:p text:style-name="Text_20_body">19.<text:span text:style-name="Strong_20_Emphasis"> Настройки программы:</text:span> при выборе функция «Сбросить параметры» автоматически сбрасывает все параметры до значений по умолчанию каждый раз при выходе из Reshade. Если флажок снят, большинство настроек будут сохранены при выходе.</text:p>
      <text:p text:style-name="Text_20_body">20<text:span text:style-name="Strong_20_Emphasis">. Восстановить все настройки по умолчанию:</text:span> изменяет почти все настройки (даже включая положение окна) на заводские значения по умолчанию.</text:p>
      <text:p text:style-name="Text_20_body">Обзор меню</text:p>
      <text:p text:style-name="Text_20_body">Строка меню Reshade позволяет открывать/сохранять файлы, находить справку, связанную с продуктом, обновлять и изменять язык интерфейса.</text:p>
      <text:list text:style-name="L3">
        <text:list-item>
          <text:p text:style-name="P8">Опции <text:span text:style-name="T4">«Открыть» </text:span>и <text:span text:style-name="T4">«Сохранить</text:span>» будут работать так же, как и соответствующие кнопки.</text:p>
        </text:list-item>
        <text:list-item>
          <text:p text:style-name="P8"><text:span text:style-name="T4">При выходе </text:span>приложение закрывается.</text:p>
        </text:list-item>
        <text:list-item>
          <text:p text:style-name="P8">Если опция «<text:span text:style-name="T4">Включить автоматические обновления</text:span>» отмечена, она будет автоматически искать обновления при каждом запуске Reshade.</text:p>
        </text:list-item>
        <text:list-item>
          <text:p text:style-name="P8"><text:span text:style-name="T4">Функция «Проверить наличие обновлений</text:span>» мгновенно проверит наличие обновлений.</text:p>
        </text:list-item>
        <text:list-item>
          <text:p text:style-name="P8"><text:span text:style-name="T4">Функция «Язык</text:span>» позволяет пользователю выбрать любой предпочитаемый язык из списка поддерживаемых языков.</text:p>
        </text:list-item>
        <text:list-item>
          <text:p text:style-name="P8"><text:span text:style-name="T4">About </text:span>предоставляет информацию о версии приложения для Reshade.</text:p>
        </text:list-item>
        <text:list-item>
          <text:p text:style-name="P9"><text:span text:style-name="T4">Руководство пользователя</text:span> открывает данное руководство пользователя с помощью браузера по умолчанию.</text:p>
        </text:list-item>
      </text:list>
      <text:section text:style-name="Sect1" text:name="setting-started">
        <text:h text:style-name="P1" text:outline-level="3">Начало работы </text:h>
        <text:p text:style-name="Text_20_body">Начать работу с приложением Reshade Image Enlarger очень просто. Процесс работы с файлами изображений состоит из 3 этапов:</text:p>
      </text:section>
      <text:p text:style-name="Text_20_body">Открытие изображения</text:p>
      <text:p text:style-name="Text_20_body">Выберите любой из следующих вариантов:</text:p>
      <text:list text:style-name="L4">
        <text:list-item>
          <text:p text:style-name="P10"><text:soft-page-break/>Нажмите на кнопку «Открыть» или выберите «Файл» -&gt; «Открыть» в меню.</text:p>
        </text:list-item>
        <text:list-item>
          <text:p text:style-name="P10">Перетаскивайте файлы (из проводника Windows или интернет-браузера).</text:p>
        </text:list-item>
        <text:list-item>
          <text:p text:style-name="P11">Используйте сочетание клавиш: CTRL-O.</text:p>
        </text:list-item>
      </text:list>
      <text:p text:style-name="Text_20_body">Настройка параметров для изображения с измененным размером</text:p>
      <text:p text:style-name="Text_20_body"><draw:frame draw:style-name="fr2" draw:name="Изображение3" text:anchor-type="as-char" svg:width="3.8437in" svg:height="1.8437in" draw:z-index="2"><draw:image xlink:href="Pictures/1000000000000171000000B16DE590C0.png" xlink:type="simple" xlink:show="embed" xlink:actuate="onLoad" draw:mime-type="image/png"/></draw:frame></text:p>
      <text:list text:style-name="L5">
        <text:list-item>
          <text:p text:style-name="P12">Начните с раздела «Размеры в пикселях» пользовательского интерфейса. Ширину и высоту изображения можно изменить одним из следующих способов:</text:p>
          <text:list>
            <text:list-item>
              <text:p text:style-name="P12">Ввод нового значения в поле «Ширина и высота»</text:p>
            </text:list-item>
            <text:list-item>
              <text:p text:style-name="P12">Прокрутка мыши, когда курсор находится в поле</text:p>
            </text:list-item>
            <text:list-item>
              <text:p text:style-name="P12">Перетаскивание метки</text:p>
            </text:list-item>
          </text:list>
        </text:list-item>
        <text:list-item>
          <text:p text:style-name="P12">Далее разрешение изображения можно изменить одним из следующих способов:</text:p>
          <text:list>
            <text:list-item>
              <text:p text:style-name="P12">Ввод нового значения в поле Разрешение</text:p>
            </text:list-item>
            <text:list-item>
              <text:p text:style-name="P12">Прокрутка мыши, когда курсор находится в поле</text:p>
            </text:list-item>
            <text:list-item>
              <text:p text:style-name="P12">Перетаскивание метки</text:p>
            </text:list-item>
          </text:list>
        </text:list-item>
        <text:list-item>
          <text:p text:style-name="P12">Выпадающее меню, расположенное рядом с полями ширины/высоты, используется для выбора единиц измерения ширины/высоты. Выпадающее меню рядом с разрешением используется для выбора единицы разрешения. Сделайте соответствующий выбор из выпадающих меню. Перетащите прямоугольник панорамирования по правой панели с помощью левой кнопки мыши, если изображение становится больше левой панели.</text:p>
        </text:list-item>
        <text:list-item>
          <text:p text:style-name="P12">Кнопка блокировки рядом с полями ширины/высоты позволяет сохранить соотношение сторон изображения при выборе. Любое изменение в одном измерении приведет к соответствующему изменению другого значения, чтобы сохранить соотношение сторон и предотвратить растяжение изображений.</text:p>
        </text:list-item>
        <text:list-item>
          <text:p text:style-name="P12">Наконец, выпадающий список «Разрешение экрана» включает в себя список стандартных разрешений экрана, где вы можете выбрать любое из них, которое будет назначено в качестве ширины и высоты для изображения с измененным размером. Вот некоторые моменты, о которых следует помнить при использовании раскрывающегося списка «Стандартное разрешение экрана»:</text:p>
          <text:list>
            <text:list-item>
              <text:p text:style-name="P12">Если кнопка блокировки/разблокировки находится в состоянии разблокировки, выбранное разрешение экрана будет применено как есть. Изображение будет обрезано по центру, если установлены флажки Обрезать и Ограничить. В противном случае изображение будет растянуто.</text:p>
            </text:list-item>
            <text:list-item>
              <text:p text:style-name="P12">Если кнопка блокировки/разблокировки находится в состоянии блокировки и флажок «Обрезка» не установлен, будет использоваться только одно значение из разрешения экрана, а другое значение будет рассчитано для сохранения соотношения сторон изображения без изменений.</text:p>
            </text:list-item>
            <text:list-item>
              <text:p text:style-name="P12"><text:soft-page-break/>Если кнопки блокировки/разблокировки находятся в состоянии блокировки и установлен флажок «Обрезать», оба значения будут применены, и измененное изображение будет обрезано в одном направлении, чтобы иметь соотношение сторон, подходящее для нового размера.</text:p>
            </text:list-item>
          </text:list>
        </text:list-item>
        <text:list-item>
          <text:p text:style-name="P13">Если вам нужно обрезать изображение, вы можете использовать флажок «Включить» в разделе «Обрезка». После включения вы можете использовать один из восьми маркеров на прямоугольнике обрезки на правой панели.</text:p>
        </text:list-item>
      </text:list>
      <text:p text:style-name="Text_20_body"><draw:frame draw:style-name="fr2" draw:name="Изображение4" text:anchor-type="as-char" svg:width="3.1252in" svg:height="2.5417in" draw:z-index="3"><draw:image xlink:href="Pictures/100000000000012C000000F430B1A2A8.png" xlink:type="simple" xlink:show="embed" xlink:actuate="onLoad" draw:mime-type="image/png"/></draw:frame></text:p>
      <text:list text:style-name="L6">
        <text:list-item>
          <text:p text:style-name="P14">Если установлен флажок Ограничить пропорции, соотношение ширины и высоты обрезанной области будет сохранено.</text:p>
        </text:list-item>
        <text:list-item>
          <text:p text:style-name="P14">Если кнопка блокировки/разблокировки находится в состоянии блокировки и флажок «Ограничить» снят, соотношение ширины и высоты прямоугольника обрезки не будет сохранено. Однако значения ширины и высоты (отображаемые на панели размера документа) будут автоматически пересмотрены, чтобы изображение оставалось растянутым.</text:p>
        </text:list-item>
        <text:list-item>
          <text:p text:style-name="P15">Чтобы выровнять обрезанную область по центру, установите флажок «Ограничить» и нажмите на кнопку «По центру». Чтобы сбросить обрезанную область, снимите флажок «Ограничить» и нажмите на кнопку «Сброс». <text:line-break/><text:line-break/><text:span text:style-name="T4">Примечание:</text:span> В качестве альтернативы, вы можете ввести размер прямоугольника обрезки, щелкнув правой кнопкой мыши внутри правой панели. Будет показано небольшое окно, в котором пользователь сможет ввести значения как ширины, так и высоты.</text:p>
        </text:list-item>
      </text:list>
      <text:list text:style-name="L7">
        <text:list-item>
          <text:p text:style-name="P16">Для остальных функций модуля «Затенение изображения» используйте ползунки. Для более точного управления используйте стрелки вверх/вниз при выборе ползунка. Введите значения в соответствующие текстовые поля.</text:p>
        </text:list-item>
      </text:list>
      <text:p text:style-name="Text_20_body"><text:span text:style-name="Strong_20_Emphasis">Заметка: </text:span>Вы можете использовать десятичные дроби для значения масштабирования. Более подробную информацию см. в разделе Информация о конкретных настройках затенения.</text:p>
      <text:p text:style-name="Text_20_body">Сохранение изображения</text:p>
      <text:list text:style-name="L8">
        <text:list-item>
          <text:p text:style-name="P17">Нажмите на кнопку «Сохранить» или выберите «Файл-&gt;Сохранить» в меню.</text:p>
        </text:list-item>
        <text:list-item>
          <text:p text:style-name="P18">Используйте сочетание клавиш: CTRL-S.</text:p>
        </text:list-item>
      </text:list>
      <text:p text:style-name="Text_20_body">Пакетная обработка</text:p>
      <text:p text:style-name="Text_20_body"><text:soft-page-break/><draw:frame draw:style-name="fr2" draw:name="Изображение5" text:anchor-type="as-char" svg:width="4.2917in" svg:height="1.8228in" draw:z-index="4"><draw:image xlink:href="Pictures/100000000000019C000000AF86732BC3.png" xlink:type="simple" xlink:show="embed" xlink:actuate="onLoad" draw:mime-type="image/png"/></draw:frame></text:p>
      <text:p text:style-name="P7">Функция пакетной обработки позволяет выполнять одни и те же функции изменения размера на нескольких изображениях одновременно в<text:span text:style-name="T3"> </text:span><text:span text:style-name="T1">3 шага:</text:span></text:p>
      <text:p text:style-name="Text_20_body">1. Входные файлы</text:p>
      <text:p text:style-name="Text_20_body"><draw:frame draw:style-name="fr2" draw:name="Изображение6" text:anchor-type="as-char" svg:width="4.3437in" svg:height="1.8543in" draw:z-index="5"><draw:image xlink:href="Pictures/10000000000001A1000000B2853E29E0.png" xlink:type="simple" xlink:show="embed" xlink:actuate="onLoad" draw:mime-type="image/png"/></draw:frame></text:p>
      <text:p text:style-name="P7">Вы можете загрузить несколько файлов, нажав кнопку «Открыть» и просмотрев исходные изображения. Чтобы выбрать несколько изображений: нажмите на первое изображение, затем используйте клавишу CTRL, чтобы выбрать другие исходные изображения. Кроме того, используйте клавишу SHIFT для выбора диапазона изображений из списка или используйте CTRL-A для выбора всех изображений. Вы можете загрузить несколько файлов из разных папок, нажав кнопку «Открыть» еще раз, и перейти к разным папкам. Кроме того, вы можете перетащить несколько изображений в список изображений в приложении Reshade. <text:line-break/><text:span text:style-name="Strong_20_Emphasis"><text:line-break/>Примечание:</text:span> Если путь к изображению повторяется, <text:span text:style-name="T1">изображение будет проигнорировано. Чтобы удалить выбранные изображения из списка, используйте кнопку удаления в левой части списка изображений или нажмите кнопку удаления на клавиатуре. Вы также можете использовать CTRL, CTRL-A или SHIFT для выбора нескольких изображений в списке. В списке изображений будет отображаться только имя изображения. Это связано с тем, что полный путь может быть слишком длинным, чтобы его можно было показать. Если пользователь выберет изображение, на панели состояния будет показан полный путь. Чтобы просмотреть список в списке, нажмите на него, и он отобразится на панели предварительного просмотра справа. Если пользователь дважды щелкнет изображение или нажмет клавишу Enter, когда выбрано только одно изображение, оно будет загружено в Reshade. В этом случае пользовательская обрезка не может быть включена; Тем не менее, он выполняет центральные культуры.</text:span></text:p>
      <text:p text:style-name="Text_20_body">2. Пункт назначения</text:p>
      <text:p text:style-name="Text_20_body"><text:soft-page-break/><draw:frame draw:style-name="fr2" draw:name="Изображение7" text:anchor-type="as-char" svg:width="4.3646in" svg:height="1.8437in" draw:z-index="6"><draw:image xlink:href="Pictures/10000000000001A3000000B1AA44C115.png" xlink:type="simple" xlink:show="embed" xlink:actuate="onLoad" draw:mime-type="image/png"/></draw:frame></text:p>
      <text:p text:style-name="P19"><text:span text:style-name="Strong_20_Emphasis"><text:span text:style-name="T5">Примечание:</text:span></text:span><text:span text:style-name="T6"> </text:span><text:span text:style-name="T7">Последовательная буква после Z - это AA, AB-AZ, BA и т.д. Третье выпадающее меню имеет еще одну опцию, чем первые два выпадающих меню, под названием «Расширение», где можно выбрать конкретное расширение для всех изображений. Доступны следующие расширения: .jpg, .bmp, .png, .tif, .pcx, .pnm, .ico, .cur. Если выбрано какое-либо из этих расширений, выходные файлы будут сохранены с выбранным расширением. Если расширение не выбрано, каждый файл сохранит свое исходное расширение.</text:span></text:p>
      <text:p text:style-name="P20">Вторым этапом процесса пакетной обработки является выбор места назначения. Он включает в себя несколько опций для выбора местоположения и названий сохраненных изображений. Чтобы выбрать место назначения, вы можете использовать ту же папку, что и исходное изображение, или выбрать другую папку. Чтобы выбрать другую папку, просто снимите флажок «Использовать папку с исходным изображением», а затем нажмите кнопку «Выбрать новую папку». После выбора места назначения изображение с измененным размером может быть перезаписано исходным файлом (Перезаписать оригинал) или сохранено в новом файле (Сохранить в новом файле). Если сохранить файл в новом файле, к изображениям можно добавить имя файла, серийное письмо, серийный номер, а затем расширение. С помощью выпадающих меню можно использовать любую комбинацию этих параметров для настройки имени файла целевых изображений. Серийная буква и серийный номер могут начинаться в любой желаемой точке, которая может быть указана вами. Например, начальное число может быть 1, а начальная буква может быть A. </text:p>
      <text:p text:style-name="Text_20_body"> </text:p>
      <text:p text:style-name="Text_20_body">3. Варианты изменения размера</text:p>
      <text:p text:style-name="Text_20_body"><draw:frame draw:style-name="fr2" draw:name="Изображение8" text:anchor-type="as-char" svg:width="3.1252in" svg:height="1.8854in" draw:z-index="7"><draw:image xlink:href="Pictures/100000000000012C000000B5AE94FE21.png" xlink:type="simple" xlink:show="embed" xlink:actuate="onLoad" draw:mime-type="image/png"/></draw:frame></text:p>
      <text:p text:style-name="Text_20_body">Существует три варианта изменения размера:</text:p>
      <text:list text:style-name="L9">
        <text:list-item>
          <text:p text:style-name="P21"><text:soft-page-break/><text:span text:style-name="Strong_20_Emphasis">Размер вывода</text:span>. Отображает размер кадра, в который будут помещаться изображения с измененным размером.</text:p>
        </text:list-item>
        <text:list-item>
          <text:p text:style-name="P21"><text:span text:style-name="Strong_20_Emphasis">Заблокируйте окончательный размер.</text:span> Заблокируйте все изображения того же размера, что и текущее изображение.</text:p>
        </text:list-item>
        <text:list-item>
          <text:p text:style-name="P21"><text:span text:style-name="Strong_20_Emphasis">Заблокировать зум.</text:span> Заблокируйте зум и позвольте всем изображениям масштабироваться одинаково.</text:p>
        </text:list-item>
        <text:list-item>
          <text:p text:style-name="P22"><text:span text:style-name="Strong_20_Emphasis">Обрезка по центру.</text:span> Выбор параметра «Растянуть» позволяет растянуть изображение. Выбор «Обрезка по центру» позволяет обрезать изображение по центру. Можно выбрать только один вариант. При использовании функции «Пакетная обработка» невозможно задать заданный пользователем регион обрезки.</text:p>
        </text:list-item>
      </text:list>
      <text:p text:style-name="Text_20_body">После того, как параметры изменения размера выбраны, нажмите кнопку «Запустить пакет», чтобы обработать выбранные изображения.</text:p>
      <text:p text:style-name="P23">Пример пакетной обработки</text:p>
      <text:p text:style-name="P24">Чтобы использовать функцию пакетной обработки для группы изображений, следуйте приведенному ниже примеру. <text:line-break/>1. Нажмите на вкладку «Основные параметры».<text:line-break/>2. Выберите «Разрешение экрана», если была выбрана единица измерения «пиксели», или «Размер кадра», если другие единицы измерения были выбраны из выпадающего меню (например, 1024×768).</text:p>
      <text:p text:style-name="Text_20_body"><draw:frame draw:style-name="fr2" draw:name="Изображение9" text:anchor-type="as-char" svg:width="3.8437in" svg:height="1.8437in" draw:z-index="8"><draw:image xlink:href="Pictures/1000000000000171000000B16DE590C0.png" xlink:type="simple" xlink:show="embed" xlink:actuate="onLoad" draw:mime-type="image/png"/></draw:frame></text:p>
      <text:p text:style-name="P7">3. Перейдите на вкладку «Пакетная обработка».<text:line-break/><text:span text:style-name="T1">4. Нажмите на значок «Папка» и выберите изображения, размер которых нужно изменить.</text:span></text:p>
      <text:p text:style-name="Text_20_body"><draw:frame draw:style-name="fr2" draw:name="Изображение10" text:anchor-type="as-char" svg:width="3.5417in" svg:height="1.8646in" draw:z-index="9"><draw:image xlink:href="Pictures/1000000000000154000000B3973E74A0.png" xlink:type="simple" xlink:show="embed" xlink:actuate="onLoad" draw:mime-type="image/png"/></draw:frame></text:p>
      <text:p text:style-name="P7">5. Перейдите на вкладку «Пункт назначения».<text:line-break/><text:span text:style-name="T1">6. Выберите соглашение об именовании файлов для изображений с измененным размером (имя файла для первого выбора и серийный номер для второго выбора). Для файла "example.jpg": результирующие файлы будут example1.jpg, </text:span><text:soft-page-break/><text:span text:style-name="T1">example2.jpg и т.д. Расширение будет соответствовать исходному расширению файла.</text:span></text:p>
      <text:p text:style-name="Text_20_body"><draw:frame draw:style-name="fr2" draw:name="Изображение11" text:anchor-type="as-char" svg:width="4.3646in" svg:height="1.8437in" draw:z-index="10"><draw:image xlink:href="Pictures/10000000000001A3000000B1AA44C115.png" xlink:type="simple" xlink:show="embed" xlink:actuate="onLoad" draw:mime-type="image/png"/></draw:frame></text:p>
      <text:p text:style-name="Text_20_body">7. Нажмите на опцию «Зафиксировать окончательный размер» в разделе «Размер вывода». Размер всех выбранных изображений будет изменен в соответствии с Разрешением экрана или Размером кадра, выбранным на вкладке Основные параметры.</text:p>
      <text:p text:style-name="Text_20_body"><draw:frame draw:style-name="fr2" draw:name="Изображение12" text:anchor-type="as-char" svg:width="3.1252in" svg:height="1.8854in" draw:z-index="11"><draw:image xlink:href="Pictures/100000000000012C000000B5AE94FE21.png" xlink:type="simple" xlink:show="embed" xlink:actuate="onLoad" draw:mime-type="image/png"/></draw:frame></text:p>
      <text:p text:style-name="Text_20_body">8. Нажмите на кнопку «Пакет».</text:p>
      <text:section text:style-name="Sect1" text:name="imp-notes">
        <text:h text:style-name="P1" text:outline-level="3">Важные примечания </text:h>
        <text:p text:style-name="Text_20_body">Может показаться, что сохраненные изображения не увеличены. Если это произойдет, попробуйте открыть изображение в реальном пикселях/полном размере/100% масштабе в вашем любимом просмотрщике изображений. Эти программы по умолчанию пытаются подогнать изображение под ваш экран, тем самым уменьшая его. Увеличенное изображение с настройками по умолчанию практически идентично оригиналу при повторном уменьшении.</text:p>
      </text:section>
      <text:p text:style-name="P7"><text:span text:style-name="Strong_20_Emphasis"><text:span text:style-name="T1">Быстрый предварительный просмотр</text:span></text:span></text:p>
      <text:p text:style-name="P2">Щелчок и удержание левой кнопки мыши на любой из панелей изображения покажет быстрый предварительный просмотр увеличенного изображения (с использованием самого простого метода изменения размера). Это НЕ то, как будет выглядеть сохраненное изображение. Закрашенная версия будет показана после отпускания кнопки мыши.</text:p>
      <text:p text:style-name="Text_20_body"><text:span text:style-name="Strong_20_Emphasis">Длительные задержки</text:span></text:p>
      <text:p text:style-name="P2">При некоторых настройках будет значительная задержка в обработке изображения, поэтому предварительный просмотр не будет обновляться мгновенно. Индикатор выполнения будет отображаться в нижней части экрана.</text:p>
      <text:p text:style-name="Text_20_body">Время, необходимое для сохранения изображения, во многом зависит от используемых настроек. Наиболее трудоемкими вариантами являются зум и точность обработки. Чем <text:soft-page-break/>больше значения для них, тем больше времени это займет. Кроме того, выбор «Наилучших краев» удвоит требования к обработке. <text:span text:style-name="Strong_20_Emphasis">Поддерживаемые размеры изображений ICON и CURSOR</text:span></text:p>
      <text:p text:style-name="P2">При сохранении файлов ICO и CUR минимальный размер, поддерживаемый Reshade, составляет 8×8 пикселей. Максимальная ширина составляет 255 пикселей, а максимальная высота — 127 пикселей.</text:p>
      <text:section text:style-name="Sect1" text:name="specific-settings">
        <text:h text:style-name="P1" text:outline-level="3">Специальные настройки </text:h>
      </text:section>
      <text:p text:style-name="P25">Шумоподавление</text:p>
      <text:p text:style-name="P2">Электронный шум может присутствовать на цифровом изображении. Функция «Подавление шума» уменьшает количество электронного шума и сглаживает изображение. Значение по умолчанию для Denoise равно 0 и может быть увеличено до 100, в зависимости от того, насколько требуется сглаживание для результата.</text:p>
      <text:p text:style-name="Text_20_body"><draw:frame draw:style-name="fr3" draw:name="Изображение13" text:anchor-type="as-char" svg:width="7.0398in" svg:height="2.0602in" draw:z-index="12"><draw:image xlink:href="Pictures/1000000000000300000000F4B4301610.jpg" xlink:type="simple" xlink:show="embed" xlink:actuate="onLoad" draw:mime-type="image/jpeg"/></draw:frame></text:p>
      <text:p text:style-name="P2">Zoom 480% Все остальные параметры установлены по умолчанию или отключены соответственно.</text:p>
      <text:p text:style-name="P26">Уменьшение количества артефактов</text:p>
      <text:p text:style-name="Text_20_body">Функция «Уменьшить артефакты» еще больше уменьшает количество электронного шума и сглаживает изображение.</text:p>
      <text:p text:style-name="Text_20_body"><draw:frame draw:style-name="fr3" draw:name="Изображение14" text:anchor-type="as-char" svg:width="7.302in" svg:height="2.3201in" draw:z-index="13"><draw:image xlink:href="Pictures/1000000000000300000000F4ADD73176.jpg" xlink:type="simple" xlink:show="embed" xlink:actuate="onLoad" draw:mime-type="image/jpeg"/></draw:frame></text:p>
      <text:p text:style-name="P25">Точность</text:p>
      <text:p text:style-name="P2"><text:soft-page-break/>Настройка точности влияет на то, насколько близко по сходству изображение с измененным размером будет к исходному. Более низкие значения позволят Reshade создавать более плавные кривые за счет точности. При больших размерах изображения, как правило, лучше использовать меньшую точность. Это позволяет создавать реалистичные преобразования с небольшой потерей точности.</text:p>
      <text:p text:style-name="Text_20_body"><draw:frame draw:style-name="fr3" draw:name="Изображение15" text:anchor-type="as-char" svg:width="6.7575in" svg:height="2.1472in" draw:z-index="14"><draw:image xlink:href="Pictures/1000000000000300000000F458D1E2BB.jpg" xlink:type="simple" xlink:show="embed" xlink:actuate="onLoad" draw:mime-type="image/jpeg"/></draw:frame></text:p>
      <text:p text:style-name="P26">Плавные градиенты</text:p>
      <text:p text:style-name="Text_20_body">Иногда градиенты на изображении становятся менее плавными. Попробуйте увеличить «Плавные градиенты», чтобы устранить такого рода проблемы. Большие значения сохранят мягкие края такими, какие они есть, и заострят только сильные.</text:p>
      <text:p text:style-name="Text_20_body"><draw:frame draw:style-name="fr3" draw:name="Изображение16" text:anchor-type="as-char" svg:width="6.9638in" svg:height="2.2126in" draw:z-index="15"><draw:image xlink:href="Pictures/1000000000000300000000F46E40E418.jpg" xlink:type="simple" xlink:show="embed" xlink:actuate="onLoad" draw:mime-type="image/jpeg"/></draw:frame></text:p>
      <text:p text:style-name="P25">Текстура</text:p>
      <text:p text:style-name="Text_20_body">Функция «Текстура» повышает резкость изображения с измененным размером.</text:p>
      <text:p text:style-name="Text_20_body"><draw:frame draw:style-name="fr3" draw:name="Изображение17" text:anchor-type="as-char" svg:width="6.2547in" svg:height="1.9866in" draw:z-index="16"><draw:image xlink:href="Pictures/1000000000000300000000F40FF1D304.jpg" xlink:type="simple" xlink:show="embed" xlink:actuate="onLoad" draw:mime-type="image/jpeg"/></draw:frame></text:p>
      <text:p text:style-name="P25"><text:soft-page-break/>Контроль</text:p>
      <text:p text:style-name="P2">Функция «Управление» задает степень преобразования изображения. Более высокие значения создают более резкие и четкие края, но с большим искажением. «Автонастройка» обычно выбирает правильные значения для вас, если вы хотите довести до совершенства или получить некоторые художественные эффекты, снимите эту настройку и отрегулируйте ползунок «Управление» вручную.</text:p>
      <text:p text:style-name="Standard"/>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Open Sans" svg:font-family="'Open Sans', Arial, sans-serif"/>
    <style:font-face style:name="Open Sans1" svg:font-family="'Open Sans', sans-serif"/>
    <style:font-face style:name="Open Sans2" svg:font-family="'Open Sans', 'var nv-fallback-ff'"/>
    <style:font-face style:name="OpenSymbol" svg:font-family="OpenSymbol" style:font-charset="x-symbol"/>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writing-mode="lr-tb" style:flow-with-text="false"/>
      <style:paragraph-properties style:text-autospace="ideograph-alpha" style:line-break="strict" loext:tab-stop-distance="0in" style:font-independent-line-spacing="false">
        <style:tab-stops/>
      </style:paragraph-properties>
      <style:text-properties style:use-window-font-color="true" loext:opacity="0%" style:font-name="Liberation Serif" fo:font-size="12pt" fo:language="en" fo:country="US" style:letter-kerning="true" style:font-name-asian="NSimSun" style:font-size-asian="10.5pt" style:language-asian="zh" style:country-asian="CN" style:font-name-complex="Arial1" style:font-size-complex="12pt" style:language-complex="hi" style:country-complex="IN"/>
    </style:default-style>
    <style:default-style style:family="paragraph">
      <style:paragraph-properties fo:orphans="2" fo:widows="2" fo:hyphenation-ladder-count="no-limit" fo:hyphenation-keep="auto" loext:hyphenation-keep-type="column" style:text-autospace="ideograph-alpha" style:punctuation-wrap="hanging" style:line-break="strict" style:tab-stop-distance="0.4925in" style:writing-mode="page"/>
      <style:text-properties style:use-window-font-color="true" loext:opacity="0%" style:font-name="Liberation Serif" fo:font-size="12pt" fo:language="en" fo:country="US" style:letter-kerning="true" style:font-name-asian="NSimSun" style:font-size-asian="10.5pt" style:language-asian="zh" style:country-asian="CN" style:font-name-complex="Ari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Heading_20_3" style:display-name="Heading 3" style:family="paragraph" style:parent-style-name="Heading" style:next-style-name="Text_20_body" style:default-outline-level="3" style:list-style-name="" style:class="text">
      <style:paragraph-properties fo:margin-top="0.0972in" fo:margin-bottom="0.0835in" style:contextual-spacing="false"/>
      <style:text-properties style:font-name="Liberation Serif" fo:font-family="'Liberation Serif'" style:font-family-generic="roman" style:font-pitch="variable" fo:font-size="14pt" fo:font-weight="bold" style:font-name-asian="NSimSun" style:font-family-asian="NSimSun" style:font-family-generic-asian="system" style:font-pitch-asian="variable" style:font-size-asian="14pt" style:font-weight-asian="bold" style:font-name-complex="Arial1" style:font-family-complex="Arial" style:font-family-generic-complex="system" style:font-pitch-complex="variable" style:font-size-complex="14pt" style:font-weight-complex="bold"/>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Strong_20_Emphasis" style:display-name="Strong Emphasis" style:family="text">
      <style:text-properties fo:font-weight="bold" style:font-weight-asian="bold" style:font-weight-complex="bold"/>
    </style:style>
    <style:style style:name="Internet_20_link" style:display-name="Internet link" style:family="text">
      <style:text-properties fo:color="#000080" loext:opacity="100%" style:text-underline-style="solid" style:text-underline-width="auto" style:text-underline-color="font-color"/>
    </style:style>
    <style:style style:name="Numbering_20_Symbols" style:display-name="Numbering Symbols" style:family="text"/>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fo:background-color="transparent" draw:fill="none"/>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8.2681in" fo:page-height="11.6929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25-01-01T02:58:02.089000000</meta:creation-date>
    <dc:date>2025-01-01T11:36:40.083000000</dc:date>
    <meta:editing-duration>PT10M50S</meta:editing-duration>
    <meta:editing-cycles>3</meta:editing-cycles>
    <meta:generator>LibreOffice/24.8.3.2$Windows_X86_64 LibreOffice_project/48a6bac9e7e268aeb4c3483fcf825c94556d9f92</meta:generator>
    <meta:document-statistic meta:table-count="1" meta:image-count="17" meta:object-count="0" meta:page-count="13" meta:paragraph-count="133" meta:word-count="2384" meta:character-count="18480" meta:non-whitespace-character-count="16248"/>
  </office:meta>
</office:document-meta>
</file>